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6c812f9ba92a033068594644087131.png"/>
  <manifest:file-entry manifest:media-type="image/png" manifest:full-path="Pictures/2d3d02d0323800337ac77c15c96f0bbf.png"/>
  <manifest:file-entry manifest:media-type="image/png" manifest:full-path="Pictures/816f23f204017a65935e6400e98e568e.png"/>
  <manifest:file-entry manifest:media-type="image/png" manifest:full-path="Pictures/1b9df555c2388d3a210755cd6c6b5999.png"/>
  <manifest:file-entry manifest:media-type="image/png" manifest:full-path="Pictures/7a03f198c038329558f77fafac5d868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ehrermail:anleitungen:fairemail"/><text:bookmark-start text:name="__RefHeading___einrichtung_des_mailclient_fairemail_auf_android_1"/><text:bookmark-start text:name="einrichtung_des_mailclient_fairemail_auf_android"/>Einrichtung des Mailclient FairEmail auf Android<text:bookmark-end text:name="__RefHeading___einrichtung_des_mailclient_fairemail_auf_android_1"/><text:bookmark-end text:name="einrichtung_des_mailclient_fairemail_auf_android"/></text:h>
      <text:h text:style-name="Heading_20_4" text:outline-level="4"><text:bookmark-start text:name="__RefHeading___download_installation_der_app_2"/><text:bookmark-start text:name="download_installation_der_app"/>0. Download / Installation der App<text:bookmark-end text:name="__RefHeading___download_installation_der_app_2"/><text:bookmark-end text:name="download_installation_der_app"/></text:h>
      <text:p text:style-name="Text_20_body">Installieren Sie die App FairEmail auf Ihrem Mobilgerät</text:p>
      <text:list text:style-name="List_20_1" text:continue-numbering="false">
        <text:list-item>
          <text:p text:style-name="List_20_1_Content_First"> <text:a xlink:type="simple" xlink:href="https://f-droid.org/en/packages/eu.faircode.email/" text:style-name="Internet_20_link" text:visited-style-name="Visited_20_Internet_20_Link">FairEmail bei F-Droid</text:a></text:p>
        </text:list-item>
        <text:list-item>
          <text:p text:style-name="List_20_1_Content_Last"> <text:a xlink:type="simple" xlink:href="https://play.google.com/store/apps/details?id=eu.faircode.email&amp;hl=de" text:style-name="Internet_20_link" text:visited-style-name="Visited_20_Internet_20_Link">FairEmail im Playstore</text:a></text:p>
        </text:list-item>
      </text:list>
      <text:h text:style-name="Heading_20_4" text:outline-level="4"><text:bookmark-start text:name="__RefHeading___starten_der_kontoeinrichtung_3"/><text:bookmark-start text:name="starten_der_kontoeinrichtung"/>1. Starten der Kontoeinrichtung<text:bookmark-end text:name="__RefHeading___starten_der_kontoeinrichtung_3"/><text:bookmark-end text:name="starten_der_kontoeinrichtung"/></text:h>
      <text:p text:style-name="Text_20_body">Tippen Sie auf da Hamburgermenü links oben und wählen Sie <text:span text:style-name="Source_20_Text">Einstellungen</text:span></text:p>
      <text:p text:style-name="Text_20_body"><draw:frame draw:style-name="media" draw:name="0" text:anchor-type="as-char" draw:z-index="0" svg:width="5.2916666666667cm" style:rel-width="100%" svg:height="9.4074074074074cm" style:rel-height="scale"><draw:image xlink:href="Pictures/e76c812f9ba92a033068594644087131.png" xlink:type="simple" xlink:show="embed" xlink:actuate="onLoad"/></draw:frame></text:p>
      <text:p text:style-name="Text_20_body">Wählen Sie nicht den Schnelleinrichtungsassistenten, sondern tippen Sie unter <text:span text:style-name="Source_20_Text">1. Konten einrichten</text:span> auf den Button <text:span text:style-name="Source_20_Text">Verwalten</text:span></text:p>
      <text:p text:style-name="Text_20_body"><draw:frame draw:style-name="media" draw:name="1" text:anchor-type="as-char" draw:z-index="1" svg:width="5.2916666666667cm" style:rel-width="100%" svg:height="9.4074074074074cm" style:rel-height="scale"><draw:image xlink:href="Pictures/2d3d02d0323800337ac77c15c96f0bbf.png" xlink:type="simple" xlink:show="embed" xlink:actuate="onLoad"/></draw:frame></text:p>
      <text:p text:style-name="Text_20_body">Haben Sie schon Konten eingerichtet, sehen Sie diese im Hauptbereich des Bildschirms. Klicken Sie auf das Plus-Icon rechts unten.</text:p>
      <text:p text:style-name="Text_20_body"><draw:frame draw:style-name="media" draw:name="2" text:anchor-type="as-char" draw:z-index="2" svg:width="5.2916666666667cm" style:rel-width="100%" svg:height="9.4074074074074cm" style:rel-height="scale"><draw:image xlink:href="Pictures/816f23f204017a65935e6400e98e568e.png" xlink:type="simple" xlink:show="embed" xlink:actuate="onLoad"/></draw:frame></text:p>
      <text:p text:style-name="Text_20_body">Wählen Sie <text:span text:style-name="Source_20_Text">IMAP</text:span> im folgenden Popup-Menü. Und bei der Anbieterauswahl: <text:span text:style-name="Source_20_Text">Benutzerdefiniert</text:span></text:p>
      <text:h text:style-name="Heading_20_4" text:outline-level="4"><text:bookmark-start text:name="__RefHeading___imap-server_konfigurieren_4"/><text:bookmark-start text:name="imap-server_konfigurieren"/>2. IMAP-Server konfigurieren<text:bookmark-end text:name="__RefHeading___imap-server_konfigurieren_4"/><text:bookmark-end text:name="imap-server_konfigurieren"/></text:h>
      <text:p text:style-name="Text_20_body">Die folgenden Schritte sind bei FairEmail etwas unübersichtlich, da viele Formularfelder angezeigt werden. Zum Glück muss man nur in die wenigsten Felder etwas eingeben.</text:p>
      <text:p text:style-name="Text_20_body">Für die Konfiguration des IMAP-Servers ist z.B. nur die Eingabe des Hostnames (<text:span text:style-name="Source_20_Text">mail.lehrerpost.de</text:span>), des Benutzernamens (=E-Mail-Adresse) und des Passworts notwendig. Die Werte für Verschlüsselung und Portnummer können auf dem Standard belassen werden. Eine Kontobezeichnung zu vergeben empfiehlt sich - ebenso wie ein Farbe.</text:p>
      <text:p text:style-name="Text_20_body"><draw:frame draw:style-name="media" draw:name="3" text:anchor-type="as-char" draw:z-index="3" svg:width="5.2916666666667cm" style:rel-width="100%" svg:height="9.4074074074074cm" style:rel-height="scale"><draw:image xlink:href="Pictures/1b9df555c2388d3a210755cd6c6b5999.png" xlink:type="simple" xlink:show="embed" xlink:actuate="onLoad"/></draw:frame></text:p>
      <text:p text:style-name="Text_20_body">Wischen Sie anschließend bis ganz nach unten, klicken Sie auf <text:span text:style-name="Source_20_Text">Prüfen</text:span> und nach erfolgter Prüfung auf <text:span text:style-name="Source_20_Text">Speichern</text:span></text:p>
      <text:h text:style-name="Heading_20_4" text:outline-level="4"><text:bookmark-start text:name="__RefHeading___smtp-server_konfigurieren_5"/><text:bookmark-start text:name="smtp-server_konfigurieren"/>3. SMTP-Server konfigurieren<text:bookmark-end text:name="__RefHeading___smtp-server_konfigurieren_5"/><text:bookmark-end text:name="smtp-server_konfigurieren"/></text:h>
      <text:p text:style-name="Text_20_body">Verfahren Sie analog bei den Einstellungen für den SMTP-Server.</text:p>
      <text:p text:style-name="Text_20_body"><draw:frame draw:style-name="media" draw:name="4" text:anchor-type="as-char" draw:z-index="4" svg:width="5.2916666666667cm" style:rel-width="100%" svg:height="9.4074074074074cm" style:rel-height="scale"><draw:image xlink:href="Pictures/7a03f198c038329558f77fafac5d8685.png" xlink:type="simple" xlink:show="embed" xlink:actuate="onLoad"/></draw:frame></text:p>
      <text:h text:style-name="Heading_20_4" text:outline-level="4"><text:bookmark-start text:name="__RefHeading___abschluss_6"/><text:bookmark-start text:name="abschluss"/>4. Abschluss<text:bookmark-end text:name="__RefHeading___abschluss_6"/><text:bookmark-end text:name="abschluss"/></text:h>
      <text:p text:style-name="Text_20_body">Schließen Sie die Konteneinrichtung mit Tipp auf die entsprechenden Schaltfläche ab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6T14::57:06</meta:creation-date>
    <dc:creator>Generated</dc:creator>
    <dc:date>2026-09-16T14::57:06</dc:date>
    <dc:language>en-US</dc:language>
    <meta:editing-cycles>1</meta:editing-cycles>
    <meta:editing-duration>PT0S</meta:editing-duration>
    <dc:title>lehrermail:anleitungen:fairemail</dc:title>
  </office:meta>
</office:document-meta>
</file>