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3049e83f6d488d55ba2d0fe2f8f3066.png"/>
  <manifest:file-entry manifest:media-type="image/png" manifest:full-path="Pictures/06b9e473771acc9ff60a646a5c6ec977.png"/>
  <manifest:file-entry manifest:media-type="image/png" manifest:full-path="Pictures/0195b8238c456d443741dffc36cbcc3d.png"/>
  <manifest:file-entry manifest:media-type="image/png" manifest:full-path="Pictures/ea0d10134b8fd06516b9f2cedf573a7d.png"/>
  <manifest:file-entry manifest:media-type="image/png" manifest:full-path="Pictures/eae952eced7d1ff032b1de4ad816dce6.png"/>
  <manifest:file-entry manifest:media-type="image/png" manifest:full-path="Pictures/40a6ad569446b013a1b3c7c95a6178dc.png"/>
  <manifest:file-entry manifest:media-type="image/png" manifest:full-path="Pictures/1449922a777f9e8bb8ff1a837c122321.png"/>
  <manifest:file-entry manifest:media-type="image/png" manifest:full-path="Pictures/34d906c3ae9c373ae9a4a5cb023d2947.png"/>
  <manifest:file-entry manifest:media-type="image/png" manifest:full-path="Pictures/b28673ae01e480414b228a401a7f2ba5.png"/>
  <manifest:file-entry manifest:media-type="image/png" manifest:full-path="Pictures/3c1c940347c11ff316fb8f160b59429c.png"/>
  <manifest:file-entry manifest:media-type="image/png" manifest:full-path="Pictures/5ea75f9ad5af410342428073862aa389.png"/>
  <manifest:file-entry manifest:media-type="image/png" manifest:full-path="Pictures/28037cd22f373f3a88ffb0cc317294e6.png"/>
  <manifest:file-entry manifest:media-type="image/png" manifest:full-path="Pictures/385480c4a4c09b0b433955970a3129c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hrermail:anleitungen:hordecalcarddav"/><text:bookmark-start text:name="__RefHeading___anleitungen_zum_einrichten_des_adressbuches_und_kalenders_1"/><text:bookmark-start text:name="anleitungen_zum_einrichten_des_adressbuches_und_kalenders"/>Anleitungen zum Einrichten des Adressbuches und Kalenders<text:bookmark-end text:name="__RefHeading___anleitungen_zum_einrichten_des_adressbuches_und_kalenders_1"/><text:bookmark-end text:name="anleitungen_zum_einrichten_des_adressbuches_und_kalenders"/></text:h>
      <text:p text:style-name="Text_20_body">Benötigt für die Synchronisation der Adressbuch-und Kalenderdaten mit Horde (oder auch Nextcloud etc. pp.) wird ein CalDAV und CardDAV Client. Empfohlen sei hierfür:</text:p>
      <text:list text:style-name="List_20_1" text:continue-numbering="false">
        <text:list-item>
          <text:p text:style-name="List_20_1_Content_First"> für Android: <text:a xlink:type="simple" xlink:href="https://www.davx5.com/" text:style-name="Internet_20_link" text:visited-style-name="Visited_20_Internet_20_Link">https://www.davx5.com/</text:a></text:p>
          <text:list text:style-name="List_20_1">
            <text:list-item>
              <text:p text:style-name="List_20_1_Content"> bei FDroid hier zu finden: <text:a xlink:type="simple" xlink:href="https://f-droid.org/de/packages/at.bitfire.davdroid/" text:style-name="Internet_20_link" text:visited-style-name="Visited_20_Internet_20_Link">https://f-droid.org/de/packages/at.bitfire.davdroid/</text:a></text:p>
            </text:list-item>
          </text:list>
        </text:list-item>
        <text:list-item>
          <text:p text:style-name="List_20_1_Content_Last"> für Thunderbird: <text:a xlink:type="simple" xlink:href="https://addons.thunderbird.net/de/thunderbird/addon/cardbook/" text:style-name="Internet_20_link" text:visited-style-name="Visited_20_Internet_20_Link">https://addons.thunderbird.net/de/thunderbird/addon/cardbook/</text:a></text:p>
        </text:list-item>
      </text:list>
      <text:p text:style-name="Text_20_body">Eine Anleitung für Nextcloud gibt es hier: <text:a xlink:type="simple" xlink:href="https://www.davx5.com/tested-with/nextcloud" text:style-name="Internet_20_link" text:visited-style-name="Visited_20_Internet_20_Link">https://www.davx5.com/tested-with/nextcloud</text:a></text:p>
      <text:p text:style-name="Text_20_body">Hier nun eine Anleitung für Horde und DAVx5:</text:p>
      <text:p text:style-name="Text_20_body"><draw:frame draw:style-name="mediacenter" draw:name="0" text:anchor-type="paragraph" draw:z-index="0" svg:width="10.583333333333cm" svg:height="17.638888888889cm"><draw:image xlink:href="Pictures/93049e83f6d488d55ba2d0fe2f8f3066.png" xlink:type="simple" xlink:show="embed" xlink:actuate="onLoad"/></draw:frame></text:p>
      <text:p text:style-name="Text_20_body">In DAVx5 rechts unten auf das Plus-Symbol klicken, um ein neues Konto hinzuzufügen.</text:p>
      <text:p text:style-name="Text_20_body"><draw:frame draw:style-name="mediacenter" draw:name="1" text:anchor-type="paragraph" draw:z-index="1" svg:width="10.583333333333cm" svg:height="17.638888888889cm"><draw:image xlink:href="Pictures/06b9e473771acc9ff60a646a5c6ec977.png" xlink:type="simple" xlink:show="embed" xlink:actuate="onLoad"/></draw:frame></text:p>
      <text:p text:style-name="Text_20_body">E-Mail-Adresse und Passwort eintragen. Dann auf <text:span text:style-name="Emphasis">Mit URL und Benutzername anmelden</text:span> tippen.</text:p>
      <text:p text:style-name="Text_20_body"><draw:frame draw:style-name="mediacenter" draw:name="2" text:anchor-type="paragraph" draw:z-index="2" svg:width="10.583333333333cm" svg:height="17.638888888889cm"><draw:image xlink:href="Pictures/0195b8238c456d443741dffc36cbcc3d.png" xlink:type="simple" xlink:show="embed" xlink:actuate="onLoad"/></draw:frame></text:p>
      <text:p text:style-name="Text_20_body">Als Basis-URL die CalDAV-Konto-Adresse aus Horde nutzen. Das folgenden Bild zeigt, wo diese zu finden ist.</text:p>
      <text:p text:style-name="Text_20_body"><draw:frame draw:style-name="mediacenter" draw:name="3" text:anchor-type="paragraph" draw:z-index="3" svg:width="40.64cm" style:rel-width="100%" svg:height="15.875cm" style:rel-height="scale"><draw:image xlink:href="Pictures/ea0d10134b8fd06516b9f2cedf573a7d.png" xlink:type="simple" xlink:show="embed" xlink:actuate="onLoad"/></draw:frame></text:p>
      <text:p text:style-name="Text_20_body">In Horde ist diese unter: <text:span text:style-name="Emphasis">Kalender &gt; Gemeinsame Kalender &gt; Schule &gt; Stiftsymbol &gt; Abonnement &gt; CalDAV-Konto-Adresse</text:span>.</text:p>
      <text:p text:style-name="Text_20_body">Ist die Adresse eingetragen, auf Anmelden tippen.</text:p>
      <text:p text:style-name="Text_20_body"><draw:frame draw:style-name="mediacenter" draw:name="4" text:anchor-type="paragraph" draw:z-index="4" svg:width="10.583333333333cm" svg:height="17.638888888889cm"><draw:image xlink:href="Pictures/eae952eced7d1ff032b1de4ad816dce6.png" xlink:type="simple" xlink:show="embed" xlink:actuate="onLoad"/></draw:frame></text:p>
      <text:p text:style-name="Text_20_body">Der Name könnte nun noch verändert werden - meist passt es aber auch so.</text:p>
      <text:p text:style-name="Text_20_body">Auf <text:span text:style-name="Emphasis">Konto anlegen</text:span> tippen.</text:p>
      <text:p text:style-name="Text_20_body"><draw:frame draw:style-name="mediacenter" draw:name="5" text:anchor-type="paragraph" draw:z-index="5" svg:width="10.583333333333cm" svg:height="17.638888888889cm"><draw:image xlink:href="Pictures/40a6ad569446b013a1b3c7c95a6178dc.png" xlink:type="simple" xlink:show="embed" xlink:actuate="onLoad"/></draw:frame></text:p>
      <text:p text:style-name="Text_20_body">Die in Horde verfügbaren Ressourcen werden angezeigt. Auf dem ersten Reiter CardDAV (Adressbuch). Hier die gewünschten Adressbücher auswählen:</text:p>
      <text:p text:style-name="Text_20_body"><draw:frame draw:style-name="mediacenter" draw:name="6" text:anchor-type="paragraph" draw:z-index="6" svg:width="10.583333333333cm" svg:height="17.638888888889cm"><draw:image xlink:href="Pictures/1449922a777f9e8bb8ff1a837c122321.png" xlink:type="simple" xlink:show="embed" xlink:actuate="onLoad"/></draw:frame></text:p>
      <text:p text:style-name="Text_20_body">Es ist empfohlen, die Adressbücher, auf die kein Schreibrecht besteht (wie hier: Schule) gleich mit <text:span text:style-name="Emphasis">Schreibschutz erzwingen</text:span> einzubinden. Das sorgt für weniger Wunder.</text:p>
      <text:p text:style-name="Text_20_body"><draw:frame draw:style-name="mediacenter" draw:name="7" text:anchor-type="paragraph" draw:z-index="7" svg:width="10.583333333333cm" svg:height="17.638888888889cm"><draw:image xlink:href="Pictures/34d906c3ae9c373ae9a4a5cb023d2947.png" xlink:type="simple" xlink:show="embed" xlink:actuate="onLoad"/></draw:frame></text:p>
      <text:p text:style-name="Text_20_body">So sieht das dann im Ergebnis aus: Das eigene Adressbuch und das der Schule sind abonniert.</text:p>
      <text:p text:style-name="Text_20_body">Es folgt der Wechsel zum Kalender-Reiter (CalDAV):</text:p>
      <text:p text:style-name="Text_20_body"><draw:frame draw:style-name="mediacenter" draw:name="8" text:anchor-type="paragraph" draw:z-index="8" svg:width="10.583333333333cm" svg:height="17.638888888889cm"><draw:image xlink:href="Pictures/b28673ae01e480414b228a401a7f2ba5.png" xlink:type="simple" xlink:show="embed" xlink:actuate="onLoad"/></draw:frame></text:p>
      <text:p text:style-name="Text_20_body">Auch hier den Kalender der Schule mit Schreibschutz einbinden.</text:p>
      <text:p text:style-name="Text_20_body"><draw:frame draw:style-name="mediacenter" draw:name="9" text:anchor-type="paragraph" draw:z-index="9" svg:width="10.583333333333cm" svg:height="17.638888888889cm"><draw:image xlink:href="Pictures/3c1c940347c11ff316fb8f160b59429c.png" xlink:type="simple" xlink:show="embed" xlink:actuate="onLoad"/></draw:frame></text:p>
      <text:p text:style-name="Text_20_body">Sind dann die Kalender abonniert, darf synchronisiert werden. Dazu rechts unten auf den Knopf in orange tippen.</text:p>
      <text:p text:style-name="Text_20_body">Das zieht sich nun - je nach Größe der Adressbücher und Kalender - eine Weile.</text:p>
      <text:p text:style-name="Text_20_body">Der nächste Schritt ist die Auswahl der anzuzeigenden Kalender im Android-Kalender:</text:p>
      <text:p text:style-name="Text_20_body"><draw:frame draw:style-name="mediacenter" draw:name="10" text:anchor-type="paragraph" draw:z-index="10" svg:width="10.583333333333cm" svg:height="17.638888888889cm"><draw:image xlink:href="Pictures/5ea75f9ad5af410342428073862aa389.png" xlink:type="simple" xlink:show="embed" xlink:actuate="onLoad"/></draw:frame></text:p>
      <text:p text:style-name="Text_20_body">Dazu auf den Hamburger rechts oben und dann auf <text:span text:style-name="Emphasis">Anzuzeigende Kalender</text:span> tippen.</text:p>
      <text:p text:style-name="Text_20_body"><draw:frame draw:style-name="mediacenter" draw:name="11" text:anchor-type="paragraph" draw:z-index="11" svg:width="10.583333333333cm" svg:height="17.638888888889cm"><draw:image xlink:href="Pictures/28037cd22f373f3a88ffb0cc317294e6.png" xlink:type="simple" xlink:show="embed" xlink:actuate="onLoad"/></draw:frame></text:p>
      <text:p text:style-name="Text_20_body">Die gewünschten Kalender auswählen (vermutlich alle, macht sonst ja wenig Sinn).</text:p>
      <text:p text:style-name="Text_20_body"><draw:frame draw:style-name="mediacenter" draw:name="12" text:anchor-type="paragraph" draw:z-index="12" svg:width="10.583333333333cm" svg:height="17.638888888889cm"><draw:image xlink:href="Pictures/385480c4a4c09b0b433955970a3129ce.png" xlink:type="simple" xlink:show="embed" xlink:actuate="onLoad"/></draw:frame></text:p>
      <text:p text:style-name="Text_20_body">Und dann weniger Termine verpassen, als zuvo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6T15::02:35</meta:creation-date>
    <dc:creator>Generated</dc:creator>
    <dc:date>2026-09-16T15::02:35</dc:date>
    <dc:language>en-US</dc:language>
    <meta:editing-cycles>1</meta:editing-cycles>
    <meta:editing-duration>PT0S</meta:editing-duration>
    <dc:title>lehrermail:anleitungen:hordecalcarddav</dc:title>
  </office:meta>
</office:document-meta>
</file>