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e72b6c248af2c32545cef5aea2b03f3.png"/>
  <manifest:file-entry manifest:media-type="image/png" manifest:full-path="Pictures/1a7c2e861ade563e1f80b4a8e515613f.png"/>
  <manifest:file-entry manifest:media-type="image/png" manifest:full-path="Pictures/f5d3b79afc1297b2d2fffa4582345fa5.png"/>
  <manifest:file-entry manifest:media-type="image/png" manifest:full-path="Pictures/f307a5ec5e81742824e56ae45c2ac8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hrermail:anleitungen:tblocalfolders"/><text:bookmark-start text:name="__RefHeading___lokales_mailarchiv_mit_thunderbird_local_folders_1"/><text:bookmark-start text:name="lokales_mailarchiv_mit_thunderbird_local_folders"/>Lokales Mailarchiv mit Thunderbird Local Folders<text:bookmark-end text:name="__RefHeading___lokales_mailarchiv_mit_thunderbird_local_folders_1"/><text:bookmark-end text:name="lokales_mailarchiv_mit_thunderbird_local_folders"/></text:h>
      <text:p text:style-name="Text_20_body">Jeder Thunderbird bringt ein Pseudo-Mailkonto 'Local Folders' mit, das für die Ablage von zu archivierenden Mails aus IMAP-Konten genutzt werden kann. Das ist z.B. dann nötig, wenn der Plattenplatz auf dem Mailserver knapp wird und die Mailserveradministration darum bittet (dann: auffordert), E-Mails zu löschen - Sie selbst aber gerne die Mails weiter behalten würden. Im genannten Fall können Sie E-Mails aus einem IMAP-Konto in eine selbst gestaltete Ordnerstruktur auf Ihrem lokalen Rechner umziehen. Die E-Mails liegen dann im Profilverzeichnis des Thunderbirds auf Ihrer lokalen Festplatte. Vergessen Sie also nicht, dieses Verzeichnis in Ihre Backups mit aufzunehmen.</text:p>
      <text:p text:style-name="Text_20_body">Und so geht's:</text:p>
      <text:p text:style-name="Text_20_body"><draw:frame draw:style-name="medialeft" draw:name="0" text:anchor-type="paragraph" draw:z-index="0" svg:width="8.9429166666667cm" style:rel-width="100%" svg:height="6.111875cm" style:rel-height="scale"><draw:image xlink:href="Pictures/de72b6c248af2c32545cef5aea2b03f3.png" xlink:type="simple" xlink:show="embed" xlink:actuate="onLoad"/></draw:frame></text:p>
      <text:p text:style-name="Text_20_body">Ganz unten in der linken Spalte von Thunderbird finden Sie das Pseudo-Konto Local Folders. </text:p>
      <text:p text:style-name="Text_20_body"><draw:frame draw:style-name="medialeft" draw:name="1" text:anchor-type="paragraph" draw:z-index="1" svg:width="11.826875cm" svg:height="5.87375cm"><draw:image xlink:href="Pictures/1a7c2e861ade563e1f80b4a8e515613f.png" xlink:type="simple" xlink:show="embed" xlink:actuate="onLoad"/></draw:frame></text:p>
      <text:p text:style-name="Text_20_body">Nach einem Rechtsklick auf diesen Eintrag, können Sie im Kontextmenü <text:span text:style-name="Emphasis">Neuer Ordner…</text:span> auswählen und einen beliebigen Namen vergeben.</text:p>
      <text:p text:style-name="Text_20_body"><draw:frame draw:style-name="medialeft" draw:name="2" text:anchor-type="paragraph" draw:z-index="2" svg:width="11.482916666667cm" svg:height="11.456458333333cm"><draw:image xlink:href="Pictures/f5d3b79afc1297b2d2fffa4582345fa5.png" xlink:type="simple" xlink:show="embed" xlink:actuate="onLoad"/></draw:frame></text:p>
      <text:p text:style-name="Text_20_body">Auch Unterordner können Sie auf diese Weise anlegen (und so z.B. zwischen einzelnen Ablagen oder 'Gesendet' und 'Empfangen' unterscheiden).</text:p>
      <text:p text:style-name="Text_20_body"><draw:frame draw:style-name="medialeft" draw:name="3" text:anchor-type="paragraph" draw:z-index="3" svg:width="38.629166666667cm" style:rel-width="100%" svg:height="30.559375cm" style:rel-height="scale"><draw:image xlink:href="Pictures/f307a5ec5e81742824e56ae45c2ac892.png" xlink:type="simple" xlink:show="embed" xlink:actuate="onLoad"/></draw:frame></text:p>
      <text:p text:style-name="Text_20_body">Steht die Ordnerstruktur in 'Local Folders' wechseln Sie in Thunderbird in das IMAP-Konto, aus dem Mail archiviert werden sollen, markieren diese (z.B. mit Strg A für alle) und ziehen diese dann mit gedrückter Maustaste auf den gewünschten Ordner in 'Local Folders'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6T15::03:27</meta:creation-date>
    <dc:creator>Generated</dc:creator>
    <dc:date>2026-09-16T15::03:27</dc:date>
    <dc:language>en-US</dc:language>
    <meta:editing-cycles>1</meta:editing-cycles>
    <meta:editing-duration>PT0S</meta:editing-duration>
    <dc:title>lehrermail:anleitungen:tblocalfolders</dc:title>
  </office:meta>
</office:document-meta>
</file>