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2ea6bd260ee911e4f03312f2022234.png"/>
  <manifest:file-entry manifest:media-type="image/png" manifest:full-path="Pictures/ff7cafdce35b1d2a83a8faa36424b6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ehrermail:anleitungen:thunderbird"/><text:bookmark-start text:name="__RefHeading___einrichtung_des_mailclient_thunderbird_1"/><text:bookmark-start text:name="einrichtung_des_mailclient_thunderbird"/>Einrichtung des Mailclient Thunderbird<text:bookmark-end text:name="__RefHeading___einrichtung_des_mailclient_thunderbird_1"/><text:bookmark-end text:name="einrichtung_des_mailclient_thunderbird"/></text:h>
      <text:p text:style-name="Text_20_body">Starten Sie die Einrichtung Ihres Kontos. In einem frisch installierten Thunderbird geht das über die entsprechende Schaltfläche auf der Startseite</text:p>
      <text:p text:style-name="Text_20_body"><draw:frame draw:style-name="media" draw:name="0" text:anchor-type="as-char" draw:z-index="0" svg:width="15.875cm" svg:height="9.6677663734115cm"><draw:image xlink:href="Pictures/1b2ea6bd260ee911e4f03312f2022234.png" xlink:type="simple" xlink:show="embed" xlink:actuate="onLoad"/></draw:frame></text:p>
      <text:p text:style-name="Text_20_body">Falls Sie Firefox schon mit einem anderen E-Mail-Konto verwenden, klicken Sie auf das Hamburgermenü oben rechts und Wählen Sie <text:span text:style-name="Source_20_Text">Konto-Einstellungen</text:span>. Über <text:span text:style-name="Source_20_Text">Konto-Aktionen &gt; E-Mail-Konto hinzufügen…</text:span> starten Sie auch dort den Einrichtungsassistenten</text:p>
      <text:p text:style-name="Text_20_body">Geben Sie im folgenden Fenster Ihren Namen, ihre E-Mail-Adresse und ihr Passwort ein und klicken Sie auf <text:span text:style-name="Source_20_Text">Manuell einrichten…</text:span></text:p>
      <text:p text:style-name="Text_20_body"><draw:frame draw:style-name="media" draw:name="1" text:anchor-type="as-char" draw:z-index="1" svg:width="10.583333333333cm" svg:height="11.359926052332cm"><draw:image xlink:href="Pictures/ff7cafdce35b1d2a83a8faa36424b672.png" xlink:type="simple" xlink:show="embed" xlink:actuate="onLoad"/></draw:frame></text:p>
      <text:h text:style-name="Heading_20_4" text:outline-level="4"><text:bookmark-start text:name="__RefHeading___einstellungen_posteingangs-server_imap_2"/><text:bookmark-start text:name="einstellungen_posteingangs-server_imap"/>Einstellungen Posteingangs-Server (IMAP)<text:bookmark-end text:name="__RefHeading___einstellungen_posteingangs-server_imap_2"/><text:bookmark-end text:name="einstellungen_posteingangs-server_imap"/></text:h>
      <text:p text:style-name="Text_20_body"><draw:frame draw:style-name="media" draw:name="2" text:anchor-type="as-char" draw:z-index="2" svg:width="23.8125cm" style:rel-width="100%" svg:height="23.8125cm" style:rel-height="scale"><draw:image xlink:href="/var/www/meta.schule.social/dokuwiki/data/media/netzwerk/20201123-070829_ksnip.png" xlink:type="simple" xlink:show="embed" xlink:actuate="onLoad"/></draw:frame></text:p>
      <text:p text:style-name="Text_20_body">Der Mailserver heißt <text:span text:style-name="Source_20_Text">mail.lehrerpost.de</text:span>. Der IMAP-Port ist <text:span text:style-name="Strong_20_Emphasis">993</text:span>. <text:span text:style-name="Source_20_Text">SSL/TLS</text:span> muss gewählt werden und <text:span text:style-name="Source_20_Text">Passwort, normal</text:span></text:p>
      <text:h text:style-name="Heading_20_4" text:outline-level="4"><text:bookmark-start text:name="__RefHeading___einstellungen_postausgangs-server_smtp_3"/><text:bookmark-start text:name="einstellungen_postausgangs-server_smtp"/>Einstellungen Postausgangs-Server (SMTP)<text:bookmark-end text:name="__RefHeading___einstellungen_postausgangs-server_smtp_3"/><text:bookmark-end text:name="einstellungen_postausgangs-server_smtp"/></text:h>
      <text:p text:style-name="Text_20_body"><draw:frame draw:style-name="media" draw:name="3" text:anchor-type="as-char" draw:z-index="3" svg:width="23.8125cm" style:rel-width="100%" svg:height="23.8125cm" style:rel-height="scale"><draw:image xlink:href="/var/www/meta.schule.social/dokuwiki/data/media/netzwerk/20201201-205202_ksnip.png" xlink:type="simple" xlink:show="embed" xlink:actuate="onLoad"/></draw:frame></text:p>
      <text:p text:style-name="Text_20_body">Auch der Postausgangs-Mailserver heißt <text:span text:style-name="Source_20_Text">mail.lehrerpost.de</text:span>. </text:p>
      <text:p text:style-name="Text_20_body">Es müssten zwei Kombinationen aus Port und Verschlüsselungsmethode funktionieren:</text:p>
      <text:list text:style-name="List_20_1" text:continue-numbering="false">
        <text:list-item>
          <text:p text:style-name="List_20_1_Content_First"> SMTP-Port <text:span text:style-name="Strong_20_Emphasis">587</text:span> mit Verschlüsselungsmethode <text:span text:style-name="Source_20_Text">STARTTLS</text:span> und <text:span text:style-name="Source_20_Text">Passwort, normal</text:span> oder</text:p>
        </text:list-item>
        <text:list-item>
          <text:p text:style-name="List_20_1_Content_Last"> SMTP-Port <text:span text:style-name="Strong_20_Emphasis">465</text:span> mit Verschlüsselungsmethode <text:span text:style-name="Source_20_Text">SSL/TLS</text:span> und <text:span text:style-name="Source_20_Text">Passwort, normal</text:span> </text:p>
        </text:list-item>
      </text:list>
      <text:p text:style-name="Text_20_body">Hinweise:</text:p>
      <text:list text:style-name="List_20_1" text:continue-numbering="false">
        <text:list-item>
          <text:p text:style-name="List_20_1_Content_First"> Port <text:span text:style-name="Strong_20_Emphasis">587</text:span> ist der Standard - Das wäre die erste Wahl.</text:p>
        </text:list-item>
        <text:list-item>
          <text:p text:style-name="List_20_1_Content_Last"> In manchen Versionen von Outlook gibt es STARTTLS oder SSL/TLS nicht. In diesem Fall einfach <text:span text:style-name="Strong_20_Emphasis">TLS</text:span> wähl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4::55:26</meta:creation-date>
    <dc:creator>Generated</dc:creator>
    <dc:date>2026-09-16T14::55:26</dc:date>
    <dc:language>en-US</dc:language>
    <meta:editing-cycles>1</meta:editing-cycles>
    <meta:editing-duration>PT0S</meta:editing-duration>
    <dc:title>lehrermail:anleitungen:thunderbird</dc:title>
  </office:meta>
</office:document-meta>
</file>