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overleaf:start"/><text:bookmark-start text:name="__RefHeading___overleaf_1"/><text:bookmark-start text:name="overleaf"/>Overleaf<text:bookmark-end text:name="__RefHeading___overleaf_1"/><text:bookmark-end text:name="overleaf"/></text:h>
      <text:p text:style-name="Text_20_body"><text:a xlink:type="simple" xlink:href="https://overleaf.schule.social/" text:style-name="Internet_20_link" text:visited-style-name="Visited_20_Internet_20_Link">https://overleaf.schule.social/</text:a></text:p>
      <text:p text:style-name="Text_20_body">Schulische Admins, die Konten für Euch Kolleg:innen anlegen können:</text:p>
      <text:list text:style-name="Numbering_20_1" text:continue-numbering="false">
        <text:list-item>
          <text:p text:style-name="Numbering_20_1_Content_First"> CSG: Michael Sedding</text:p>
        </text:list-item>
        <text:list-item>
          <text:p text:style-name="Numbering_20_1_Content"> KvFG Dirk Weller</text:p>
        </text:list-item>
        <text:list-item>
          <text:p text:style-name="Numbering_20_1_Content_Last"> QG: Frank Schiebel</text:p>
        </text:list-item>
      </text:list>
      <text:p text:style-name="Text_20_body">Niemanden gefunden in der Liste oben? Dann die Dinge selbst in die Hand nehmen und eine E-Mail schreiben an overleaf@schule.social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a "Librarian"</meta:generator>
    <meta:initial-creator>Generated</meta:initial-creator>
    <meta:creation-date>2026-08-29T18::48:43</meta:creation-date>
    <dc:creator>Generated</dc:creator>
    <dc:date>2026-08-29T18::48:43</dc:date>
    <dc:language>en-US</dc:language>
    <meta:editing-cycles>1</meta:editing-cycles>
    <meta:editing-duration>PT0S</meta:editing-duration>
    <dc:title>overleaf:start</dc:title>
  </office:meta>
</office:document-meta>
</file>