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3fe92c58f0c0bd56e2c95b1bead23d.png"/>
  <manifest:file-entry manifest:media-type="image/png" manifest:full-path="Pictures/650eead928187700223d60fd3be37109.png"/>
  <manifest:file-entry manifest:media-type="image/png" manifest:full-path="Pictures/3360ac66f3d91c75d9548fc3dd38c9bd.png"/>
  <manifest:file-entry manifest:media-type="image/png" manifest:full-path="Pictures/52f028d248c6fbdc67bb9f36aa9a8706.png"/>
  <manifest:file-entry manifest:media-type="image/png" manifest:full-path="Pictures/2a94f87157b454bfe875fa27012c27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chuelermail:anleitungen:outlook"/><text:bookmark-start text:name="__RefHeading___einrichtung_des_mailclient_outlook_1"/><text:bookmark-start text:name="einrichtung_des_mailclient_outlook"/>Einrichtung des Mailclient Outlook<text:bookmark-end text:name="__RefHeading___einrichtung_des_mailclient_outlook_1"/><text:bookmark-end text:name="einrichtung_des_mailclient_outlook"/></text:h>
      <text:h text:style-name="Heading_20_4" text:outline-level="4"><text:bookmark-start text:name="__RefHeading___starten_des_einrichtungsassistenten_2"/><text:bookmark-start text:name="starten_des_einrichtungsassistenten"/>1. Starten des Einrichtungsassistenten<text:bookmark-end text:name="__RefHeading___starten_des_einrichtungsassistenten_2"/><text:bookmark-end text:name="starten_des_einrichtungsassistenten"/></text:h>
      <text:p text:style-name="Text_20_body">Beim ersten Start von Outlook startet ein Assistent namens „E-Mail-Konto hinzufügen“.
Klicke in den beiden ersten Fenstern auf <text:span text:style-name="Source_20_Text">Weiter &gt;</text:span>.</text:p>
      <text:p text:style-name="Text_20_body">Im dritten Fenster wähle „Manuelle Konfiguration oder zusätzliche Servertypen“ bevor es mit <text:span text:style-name="Source_20_Text">Weiter &gt;</text:span> zum nächsten Fenster geht:</text:p>
      <text:p text:style-name="Text_20_body"><draw:frame draw:style-name="media" draw:name="0" text:anchor-type="as-char" draw:z-index="0" svg:width="20.425833333333cm" style:rel-width="100%" svg:height="12.7cm" style:rel-height="scale"><draw:image xlink:href="Pictures/c83fe92c58f0c0bd56e2c95b1bead23d.png" xlink:type="simple" xlink:show="embed" xlink:actuate="onLoad"/></draw:frame></text:p>
      <text:p text:style-name="Text_20_body">Wenn Du bereits ein Konto in Outlook eingerichtet hast, kannst Du über <text:span text:style-name="Source_20_Text">Datei</text:span> und <text:span text:style-name="Source_20_Text">+ Konto hinzufügen</text:span> ein weiteres Konto einrichten.</text:p>
      <text:h text:style-name="Heading_20_4" text:outline-level="4"><text:bookmark-start text:name="__RefHeading___imap-konto_einrichten_3"/><text:bookmark-start text:name="imap-konto_einrichten"/>2. IMAP-Konto einrichten<text:bookmark-end text:name="__RefHeading___imap-konto_einrichten_3"/><text:bookmark-end text:name="imap-konto_einrichten"/></text:h>
      <text:p text:style-name="Text_20_body">Wähle <text:span text:style-name="Source_20_Text">POP oder IMAP</text:span> aus und klicke auf <text:span text:style-name="Source_20_Text">Weiter &gt;</text:span>. Du erhältst folgendes neue Fenster:</text:p>
      <text:p text:style-name="Text_20_body"><draw:frame draw:style-name="media" draw:name="1" text:anchor-type="as-char" draw:z-index="1" svg:width="20.558125cm" style:rel-width="100%" svg:height="12.805833333333cm" style:rel-height="scale"><draw:image xlink:href="Pictures/650eead928187700223d60fd3be37109.png" xlink:type="simple" xlink:show="embed" xlink:actuate="onLoad"/></draw:frame></text:p>
      <text:p text:style-name="Text_20_body">In diesem Fenster musst Du folgende Felder eintragen oder ändern:</text:p>
      <text:list text:style-name="Numbering_20_1" text:continue-numbering="false">
        <text:list-item>
          <text:p text:style-name="Numbering_20_1_Content_First"> Ihr Name</text:p>
        </text:list-item>
        <text:list-item>
          <text:p text:style-name="Numbering_20_1_Content"> E-Mail-Adresse</text:p>
        </text:list-item>
        <text:list-item>
          <text:p text:style-name="Numbering_20_1_Content"> Kontotyp: IMAP</text:p>
        </text:list-item>
        <text:list-item>
          <text:p text:style-name="Numbering_20_1_Content"> Posteingangsserver: mail.lehrerpost.de</text:p>
        </text:list-item>
        <text:list-item>
          <text:p text:style-name="Numbering_20_1_Content"> Posteingangsserver: mail.lehrerpost.de</text:p>
        </text:list-item>
        <text:list-item>
          <text:p text:style-name="Numbering_20_1_Content"> Benutzername: muss identisch mit E-Mail-Adresse sein</text:p>
        </text:list-item>
        <text:list-item>
          <text:p text:style-name="Numbering_20_1_Content_Last"> Kennwort</text:p>
        </text:list-item>
      </text:list>
      <text:p text:style-name="Text_20_body">Weitere Einstellungen musst Du vornehmen, indem Du durch Klicken auf <text:span text:style-name="Source_20_Text">Weitere Einstellungen</text:span> ein neues Fenster öffnest. Dieses trägt den Titel „Internet-E-Mail-Einstellungen“.</text:p>
      <text:p text:style-name="Text_20_body">Im Reiter <text:span text:style-name="Source_20_Text">Postausgangsserver</text:span> setze bitte ein Häkchen bei <text:span text:style-name="Source_20_Text">Der Postausgangsserver (SMTP) erfordert Authentifizierung</text:span>:</text:p>
      <text:p text:style-name="Text_20_body"><draw:frame draw:style-name="media" draw:name="2" text:anchor-type="as-char" draw:z-index="2" svg:width="11.27125cm" svg:height="12.250208333333cm"><draw:image xlink:href="Pictures/3360ac66f3d91c75d9548fc3dd38c9bd.png" xlink:type="simple" xlink:show="embed" xlink:actuate="onLoad"/></draw:frame></text:p>
      <text:p text:style-name="Text_20_body">Im Reiter <text:span text:style-name="Source_20_Text">Erweitert</text:span> nimmst Du folgende Einstellungen vor:</text:p>
      <text:p text:style-name="Text_20_body"><draw:frame draw:style-name="media" draw:name="3" text:anchor-type="as-char" draw:z-index="3" svg:width="11.324166666667cm" svg:height="12.22375cm"><draw:image xlink:href="Pictures/52f028d248c6fbdc67bb9f36aa9a8706.png" xlink:type="simple" xlink:show="embed" xlink:actuate="onLoad"/></draw:frame></text:p>
      <text:p text:style-name="Text_20_body">Folgende Felder sind zu ändern:</text:p>
      <text:list text:style-name="Numbering_20_1" text:continue-numbering="false">
        <text:list-item>
          <text:p text:style-name="Numbering_20_1_Content_First"> Posteingangsserver (IMAP): 993</text:p>
        </text:list-item>
        <text:list-item>
          <text:p text:style-name="Numbering_20_1_Content"> verschlüsselte Verbindungstyp: SSL</text:p>
        </text:list-item>
        <text:list-item>
          <text:p text:style-name="Numbering_20_1_Content"> Postausgangsserver (SMTP): 587</text:p>
        </text:list-item>
        <text:list-item>
          <text:p text:style-name="Numbering_20_1_Content_Last"> verschlüsselter Verbindungstyp: TLS  </text:p>
        </text:list-item>
      </text:list>
      <text:p text:style-name="Text_20_body">Schließe dieses Unterfenster durch Klicken von <text:span text:style-name="Source_20_Text">OK</text:span>.</text:p>
      <text:h text:style-name="Heading_20_4" text:outline-level="4"><text:bookmark-start text:name="__RefHeading___abschluss_4"/><text:bookmark-start text:name="abschluss"/>3. Abschluss<text:bookmark-end text:name="__RefHeading___abschluss_4"/><text:bookmark-end text:name="abschluss"/></text:h>
      <text:p text:style-name="Text_20_body">Nach einem weiteren Klick auf <text:span text:style-name="Source_20_Text">Weiter &gt;</text:span> testet Outlook die Einstellungen und im Erfolgsfall Du erhältst folgende Rückmeldung:</text:p>
      <text:p text:style-name="Text_20_body"><draw:frame draw:style-name="media" draw:name="4" text:anchor-type="as-char" draw:z-index="4" svg:width="12.7cm" svg:height="6.3764583333333cm"><draw:image xlink:href="Pictures/2a94f87157b454bfe875fa27012c2767.png" xlink:type="simple" xlink:show="embed" xlink:actuate="onLoad"/></draw:frame></text:p>
      <text:p text:style-name="Text_20_body">Mit <text:span text:style-name="Source_20_Text">Fertig stellen</text:span> beendest den Assistenten und kannst das neu eingerichtete E-Mail-Konto benutzen.</text:p>
      <text:p text:style-name="Text_20_body">Wenn Du später noch etwas an den Einstellungen verändern willst, rufe den Menüpunkt <text:span text:style-name="Source_20_Text">Datei</text:span> und <text:span text:style-name="Source_20_Text">Konto-Einstellungen</text:span> au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6::20:02</meta:creation-date>
    <dc:creator>Generated</dc:creator>
    <dc:date>2026-09-13T06::20:02</dc:date>
    <dc:language>en-US</dc:language>
    <meta:editing-cycles>1</meta:editing-cycles>
    <meta:editing-duration>PT0S</meta:editing-duration>
    <dc:title>schuelermail:anleitungen:outlook</dc:title>
  </office:meta>
</office:document-meta>
</file>