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2ea6bd260ee911e4f03312f2022234.png"/>
  <manifest:file-entry manifest:media-type="image/png" manifest:full-path="Pictures/ff7cafdce35b1d2a83a8faa36424b6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chuelermail:anleitungen:thunderbird"/><text:bookmark-start text:name="__RefHeading___einrichtung_des_mailclient_thunderbird_1"/><text:bookmark-start text:name="einrichtung_des_mailclient_thunderbird"/>Einrichtung des Mailclient Thunderbird<text:bookmark-end text:name="__RefHeading___einrichtung_des_mailclient_thunderbird_1"/><text:bookmark-end text:name="einrichtung_des_mailclient_thunderbird"/></text:h>
      <text:h text:style-name="Heading_20_4" text:outline-level="4"><text:bookmark-start text:name="__RefHeading___starten_des_einrichtungsassistenten_2"/><text:bookmark-start text:name="starten_des_einrichtungsassistenten"/>1. Starten des Einrichtungsassistenten<text:bookmark-end text:name="__RefHeading___starten_des_einrichtungsassistenten_2"/><text:bookmark-end text:name="starten_des_einrichtungsassistenten"/></text:h>
      <text:p text:style-name="Text_20_body">Starte die Einrichtung Deines Kontos. In einem frisch installierten Thunderbird geht das über die entsprechende Schaltfläche auf der Startseite</text:p>
      <text:p text:style-name="Text_20_body"><draw:frame draw:style-name="media" draw:name="0" text:anchor-type="as-char" draw:z-index="0" svg:width="15.875cm" svg:height="9.6677663734115cm"><draw:image xlink:href="Pictures/1b2ea6bd260ee911e4f03312f2022234.png" xlink:type="simple" xlink:show="embed" xlink:actuate="onLoad"/></draw:frame></text:p>
      <text:p text:style-name="Text_20_body">Falls Du Thunderbird schon mit einem anderen E-Mail-Konto verwendest, klicke auf das Hamburgermenü oben rechts und wähle <text:span text:style-name="Source_20_Text">Konto-Einstellungen</text:span>. 
Über <text:span text:style-name="Source_20_Text">Konto-Aktionen &gt; E-Mail-Konto hinzufügen…</text:span> startest Du auch dort den Einrichtungsassistenten.</text:p>
      <text:h text:style-name="Heading_20_4" text:outline-level="4"><text:bookmark-start text:name="__RefHeading___kontoinformationen_eingeben_3"/><text:bookmark-start text:name="kontoinformationen_eingeben"/>2. Kontoinformationen eingeben<text:bookmark-end text:name="__RefHeading___kontoinformationen_eingeben_3"/><text:bookmark-end text:name="kontoinformationen_eingeben"/></text:h>
      <text:p text:style-name="Text_20_body">Gib im folgenden Fenster Deinen Namen, Deine E-Mail-Adresse und Dein Passwort ein und klicke auf <text:span text:style-name="Source_20_Text">Manuell einrichten…</text:span></text:p>
      <text:p text:style-name="Text_20_body"><draw:frame draw:style-name="media" draw:name="1" text:anchor-type="as-char" draw:z-index="1" svg:width="10.583333333333cm" svg:height="11.359926052332cm"><draw:image xlink:href="Pictures/ff7cafdce35b1d2a83a8faa36424b672.png" xlink:type="simple" xlink:show="embed" xlink:actuate="onLoad"/></draw:frame>
lehrer</text:p>
      <text:h text:style-name="Heading_20_4" text:outline-level="4"><text:bookmark-start text:name="__RefHeading___serverinformationen_eingeben_4"/><text:bookmark-start text:name="serverinformationen_eingeben"/>3. Serverinformationen eingeben<text:bookmark-end text:name="__RefHeading___serverinformationen_eingeben_4"/><text:bookmark-end text:name="serverinformationen_eingeben"/></text:h>
      <text:p text:style-name="Text_20_body">Gib im unteren Fensterbereich die Informationen zum Posteingangs- und Postausgangsserver ein</text:p>
      <text:h text:style-name="Heading_20_5" text:outline-level="5"><text:bookmark-start text:name="__RefHeading___einstellungen_posteingangs-server_imap_5"/><text:bookmark-start text:name="einstellungen_posteingangs-server_imap"/>Einstellungen Posteingangs-Server (IMAP)<text:bookmark-end text:name="__RefHeading___einstellungen_posteingangs-server_imap_5"/><text:bookmark-end text:name="einstellungen_posteingangs-server_imap"/></text:h>
      <text:p text:style-name="Text_20_body">Der Mailserver heißt <text:span text:style-name="Source_20_Text">mail.schuelermail.de</text:span>. </text:p>
      <text:p text:style-name="Text_20_body">Der IMAP-Port ist <text:span text:style-name="Strong_20_Emphasis">993</text:span>. <text:span text:style-name="Source_20_Text">SSL/TLS</text:span> muss gewählt werden und <text:span text:style-name="Source_20_Text">Passwort, normal</text:span></text:p>
      <text:h text:style-name="Heading_20_5" text:outline-level="5"><text:bookmark-start text:name="__RefHeading___einstellungen_postausgangs-server_smtp_6"/><text:bookmark-start text:name="einstellungen_postausgangs-server_smtp"/>Einstellungen Postausgangs-Server (SMTP)<text:bookmark-end text:name="__RefHeading___einstellungen_postausgangs-server_smtp_6"/><text:bookmark-end text:name="einstellungen_postausgangs-server_smtp"/></text:h>
      <text:p text:style-name="Text_20_body">Auch der Postausgangs-Mailserver heißt <text:span text:style-name="Source_20_Text">mail.schuelermail.de</text:span>. </text:p>
      <text:p text:style-name="Text_20_body">Wähle als SMTP-Port <text:span text:style-name="Strong_20_Emphasis">587</text:span> mit der Verschlüsselungsmethode <text:span text:style-name="Source_20_Text">STARTTLS</text:span> und <text:span text:style-name="Source_20_Text">Passwort, normal</text:span> oder SMTP-Port <text:span text:style-name="Strong_20_Emphasis">465</text:span> mit der Verschlüsselungsmethode <text:span text:style-name="Source_20_Text">TLS</text:span> und <text:span text:style-name="Source_20_Text">Passwort, normal</text:span></text:p>
      <text:h text:style-name="Heading_20_4" text:outline-level="4"><text:bookmark-start text:name="__RefHeading___abschluss_7"/><text:bookmark-start text:name="abschluss"/>4. Abschluss<text:bookmark-end text:name="__RefHeading___abschluss_7"/><text:bookmark-end text:name="abschluss"/></text:h>
      <text:p text:style-name="Text_20_body">Klicke anschließend auf <text:span text:style-name="Source_20_Text">Fertig</text:span>. In der Folge wird Dein Passwort überprüft. Wurde dieses richtig eingegeben, beginnt Thunderbird Ihre E-Mails herunterzuladen.</text:p>
      <text:p text:style-name="Text_20_body">Wenn Du später noch etwas an den Einstellungen verändern willst, rufe den Menüpunkt <text:span text:style-name="Source_20_Text">Konto-Einstellungen</text:span> über das Hamburger-Menü au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3::04:23</meta:creation-date>
    <dc:creator>Generated</dc:creator>
    <dc:date>2026-09-14T03::04:23</dc:date>
    <dc:language>en-US</dc:language>
    <meta:editing-cycles>1</meta:editing-cycles>
    <meta:editing-duration>PT0S</meta:editing-duration>
    <dc:title>schuelermail:anleitungen:thunderbird</dc:title>
  </office:meta>
</office:document-meta>
</file>