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ce02d363deac184695007445a6a5f3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iteboard:start"/><text:bookmark-start text:name="__RefHeading___whiteboard_1"/><text:bookmark-start text:name="whiteboard"/>Whiteboard<text:bookmark-end text:name="__RefHeading___whiteboard_1"/><text:bookmark-end text:name="whiteboard"/></text:h>
      <text:p text:style-name="Text_20_body">Cracker0DKS ist ein Whiteboard für die kollaborative Arbeit. Unsere Instanz ist hier zu finden:</text:p>
      <text:p text:style-name="Text_20_body"><text:a xlink:type="simple" xlink:href="https://board.schule.social/" text:style-name="Internet_20_link" text:visited-style-name="Visited_20_Internet_20_Link">https://board.schule.social/</text:a></text:p>
      <text:p text:style-name="Text_20_body">Legt Euch dort eigene Whiteboards an und benennt diese nach Geschmack (und auch so, dass Ihr diese wiederfindet) - z.B.</text:p>
      <text:p text:style-name="Preformatted_20_Text"><text:s text:c="2"/>https://board.schule.social/?whiteboardid=myNameMyClassMyLesson</text:p>
      <text:p text:style-name="Text_20_body">Ihr könnt dann jeweils entscheiden, ob Ihr den Link teilt (dann können alle, die diesen Link haben, darauf malend zugreifen) - oder mit der entsprechenden Funktion im Whiteboard einen nur-lesen-Link erzeugt und diesen an Eure SuS weitergebt.</text:p>
      <text:h text:style-name="Heading_20_2" text:outline-level="2"><text:bookmark-start text:name="__RefHeading___tafeldienst_2"/><text:bookmark-start text:name="tafeldienst"/>Tafeldienst<text:bookmark-end text:name="__RefHeading___tafeldienst_2"/><text:bookmark-end text:name="tafeldienst"/></text:h>
      <text:p text:style-name="Text_20_body">Jedes mal, wenn der Whiteboard-Container frisch gestartet wird, sind alle bis dahin erstellten Inhalte weg. Wie oft das passiert lässt sich nicht genau sagen - aber rechnet mal mit maximal einer Woche persistenten Inhalten. Exportiert also Eure Boards - oder freut Euch über den Tafeldienst.</text:p>
      <text:h text:style-name="Heading_20_2" text:outline-level="2"><text:bookmark-start text:name="__RefHeading___anleitung_3"/><text:bookmark-start text:name="anleitung"/>Anleitung<text:bookmark-end text:name="__RefHeading___anleitung_3"/><text:bookmark-end text:name="anleitung"/></text:h>
      <text:p text:style-name="Text_20_body">Eine ausführliche Anleitung - inklusive Hinweise auf Tastaturkürzel bei der Bedienung - gibt es hier: </text:p>
      <text:p text:style-name="Text_20_body"><text:a xlink:type="simple" xlink:href="https://github.com/cracker0dks/whiteboard" text:style-name="Internet_20_link" text:visited-style-name="Visited_20_Internet_20_Link">https://github.com/cracker0dks/whiteboard</text:a></text:p>
      <text:h text:style-name="Heading_20_2" text:outline-level="2"><text:bookmark-start text:name="__RefHeading___kurzanleitung_4"/><text:bookmark-start text:name="kurzanleitung"/>Kurzanleitung<text:bookmark-end text:name="__RefHeading___kurzanleitung_4"/><text:bookmark-end text:name="kurzanleitung"/></text:h>
      <text:p text:style-name="Text_20_body"><draw:frame draw:style-name="media" draw:name="0" text:anchor-type="as-char" draw:z-index="0" svg:width="27.992916666667cm" style:rel-width="100%" svg:height="15.742708333333cm" style:rel-height="scale"><draw:image xlink:href="Pictures/ece02d363deac184695007445a6a5f3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8T07::11:48</meta:creation-date>
    <dc:creator>Generated</dc:creator>
    <dc:date>2026-08-28T07::11:48</dc:date>
    <dc:language>en-US</dc:language>
    <meta:editing-cycles>1</meta:editing-cycles>
    <meta:editing-duration>PT0S</meta:editing-duration>
    <dc:title>whiteboard:start</dc:title>
  </office:meta>
</office:document-meta>
</file>